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23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7">Квачило јамског вагонета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19">01.07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4121019625322709886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23T10:14:13.81</dc:date>
    <meta:print-date>2023-06-01T11:36:00</meta:print-date>
    <meta:editing-cycles>303</meta:editing-cycles>
    <meta:editing-duration>PT7H39M8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3" meta:character-count="2587"/>
  </office:meta>
</office:document-meta>
</file>